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style:page-number="39"/>
    </style:style>
    <style:style style:name="T2" style:parent-style-name="預設段落字型" style:family="text">
      <style:text-properties style:font-name="新細明體" style:font-name-complex="新細明體" style:letter-kerning="false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9" style:parent-style-name="內文" style:family="paragraph">
      <style:paragraph-properties fo:margin-top="0.25in"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margin-bottom="0.05in"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margin-left="-0.2798in" fo:text-indent="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6.10139in" svg:y="-0.4375in" svg:width="0.8in" svg:height="0.32292in" style:rel-width="scale" style:rel-height="scale"><draw:text-box><text:p text:style-name="內文"><text:s/>附件6</text:p></draw:text-box><svg:title/><svg:desc/></draw:frame></text:span><text:span text:style-name="T3">11</text:span><text:span text:style-name="T4">5</text:span><text:span text:style-name="T5">學年度第</text:span><text:span text:style-name="T6">1</text:span><text:span text:style-name="T7">學期臺中市公/私立○○幼兒園基礎評鑑綜合座談會</text:span></text:p>
      <text:p text:style-name="P8">會議紀錄</text:p>
      <text:p text:style-name="P9">一、評鑑園所：</text:p>
      <text:p text:style-name="P10">二、評鑑日期：</text:p>
      <text:p text:style-name="P11">三、會議地點：</text:p>
      <text:p text:style-name="P12">四、召集人（承辦人）： <text:s text:c="27"/>記錄（園方）：</text:p>
      <text:p text:style-name="P13">五、出席人員：（如簽到表）</text:p>
      <text:p text:style-name="P14">六、評鑑委員意見及建議事項：</text:p>
      <text:p text:style-name="P15">（一）</text:p>
      <text:p text:style-name="P16">（二）</text:p>
      <text:p text:style-name="P17">（三）</text:p>
      <text:p text:style-name="P18">七、園方回饋：</text:p>
      <text:p text:style-name="P19">八、臨時動議：</text:p>
      <text:p text:style-name="P20">九、結論：</text:p>
      <text:p text:style-name="內文"><text:span text:style-name="T21">十、散會：(時間)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基礎評鑑</dc:title>
    <dc:subject/>
    <meta:initial-creator>幼教科</meta:initial-creator>
    <dc:creator>謝明均</dc:creator>
    <meta:creation-date>2023-09-12T01:30:00Z</meta:creation-date>
    <dc:date>2026-08-19T03:51:00Z</dc:date>
    <meta:print-date>2025-07-14T04:36:00Z</meta:print-date>
    <meta:template xlink:href="Normal" xlink:type="simple"/>
    <meta:editing-cycles>9</meta:editing-cycles>
    <meta:editing-duration>PT0S</meta:editing-duration>
    <meta:document-statistic meta:page-count="1" meta:paragraph-count="1" meta:word-count="27" meta:character-count="182" meta:row-count="1" meta:non-whitespace-character-count="156"/>
  </office:meta>
</office:document-meta>
</file>