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style:page-number="38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margin-top="0.25in" fo:line-height="200%"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line-height="200%"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fo:line-height="200%"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line-height="200%"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margin-bottom="0.05in" fo:line-height="200%"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line-height="200%"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line-height="200%"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line-height="200%"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line-height="200%"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200%"/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line-height="200%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line-height="200%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200%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11</text:span><text:span text:style-name="T3">5</text:span><text:span text:style-name="T4">學年度第</text:span><text:span text:style-name="T5">1</text:span><text:span text:style-name="T6">學期臺中市公/私立○○幼兒園追蹤評鑑綜合座談會</text:span></text:p>
      <text:p text:style-name="P7">會議紀錄</text:p>
      <text:p text:style-name="P8">一、評鑑園所：</text:p>
      <text:p text:style-name="P9">二、評鑑日期：</text:p>
      <text:p text:style-name="P10">三、會議地點：</text:p>
      <text:p text:style-name="P11">四、召集人（承辦人）： <text:s text:c="27"/>記錄（園方）：</text:p>
      <text:p text:style-name="P12">五、出席人員：（如簽到表）</text:p>
      <text:p text:style-name="P13">六、評鑑委員意見及建議事項：</text:p>
      <text:p text:style-name="P14">（一）</text:p>
      <text:p text:style-name="P15">（二）</text:p>
      <text:p text:style-name="P16">（三）</text:p>
      <text:p text:style-name="P17">七、園方回饋：</text:p>
      <text:p text:style-name="P18">八、臨時動議：</text:p>
      <text:p text:style-name="P19">九、結論：</text:p>
      <text:p text:style-name="P20"><text:span text:style-name="T21">十、散會：(時間)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99年度公私立幼稚園評鑑會議紀錄</dc:title>
    <dc:subject/>
    <meta:initial-creator>幼稚園</meta:initial-creator>
    <dc:creator>謝明均</dc:creator>
    <meta:creation-date>2022-08-12T03:34:00Z</meta:creation-date>
    <dc:date>2026-08-19T03:50:00Z</dc:date>
    <meta:print-date>2019-01-10T12:28:00Z</meta:print-date>
    <meta:template xlink:href="Normal" xlink:type="simple"/>
    <meta:editing-cycles>15</meta:editing-cycles>
    <meta:editing-duration>PT60S</meta:editing-duration>
    <meta:document-statistic meta:page-count="1" meta:paragraph-count="1" meta:word-count="27" meta:character-count="181" meta:row-count="1" meta:non-whitespace-character-count="155"/>
  </office:meta>
</office:document-meta>
</file>